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verbouwen van een woning/kantoor gebouw - Leidseweg 39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132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7576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25</meta:user-defined>
    <meta:user-defined meta:name="DCTERMS.abstract">Gemeente Voorschoten - aangevraagde omgevingsvergunning: het verbouwen van een woning/kantoor gebouw - Leidseweg 39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verbouwen van een woning/kantoor gebouw - Leidseweg 39, Voorscho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67</meta:user-defined>
    <meta:user-defined meta:name="OVERHEIDop.GmbID/DC.identifier">gmb-2026-375767</meta:user-defined>
    <meta:user-defined meta:name="OVERHEIDop.versieInformatie"/>
  </office:meta>
</office:document-meta>
</file>