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kapel op het voordakvlak van de woning, Dolomiet 15 2719TK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4-08-2026 een besluit verzonden op de aanvraag met zaaknummer 2026-071516 voor het plaatsen van een dakkapel op het voordakvlak van de woning op locatie Dolomiet 15 2719TK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57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71516</meta:user-defined>
    <meta:user-defined meta:name="DCTERMS.abstract">het plaatsen van een dakkapel op het voo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dakkapel op het voordakvlak van de woning, Dolomiet 15 2719TK Zoeterme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66</meta:user-defined>
    <meta:user-defined meta:name="OVERHEIDop.GmbID/DC.identifier">gmb-2026-375766</meta:user-defined>
    <meta:user-defined meta:name="OVERHEIDop.versieInformatie"/>
  </office:meta>
</office:document-meta>
</file>