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ntheffing behandelen - 21-07-2026 t/m 06-11-2026 - Plaatsen dixi, schaftwagen en opslagcontainer op parkeerplaats - Koekoeksdonk ong,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4 augustus 2026 besloten om een aangevraagde ontheffing behandelen voor het adres Koekoeksdonk ong, Veghel te verlenen. </text:p>
            <text:p text:style-name="common-al"/>
            <text:p text:style-name="common-al">
            <text:span text:style-name="nadrukvet"> Gegevens aanvraag</text:span>
          </text:p>
            <text:p text:style-name="common-al"> Omschrijving: 21-07-2026 t/m 06-11-2026 - Plaatsen dixi, schaftwagen en opslagcontainer op parkeerplaats</text:p>
            <text:p text:style-name="common-al"> Locatie: Koekoeksdonk ong, Veghel</text:p>
            <text:p text:style-name="common-al"> Zaaknummer: OH-2026-3500</text:p>
            <text:p text:style-name="common-al"> Verzenddatum van het besluit: 0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H-2026-3500.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576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6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6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H-2026-3500</meta:user-defined>
    <meta:user-defined meta:name="DCTERMS.abstract">Gemeente Meierijstad - te verlenen - ontheffing behandelen - 21-07-2026 t/m 06-11-2026 - Plaatsen dixi, schaftwagen en opslagcontainer op parkeerplaats - Koekoeksdonk ong, Veghel</meta:user-defined>
    <dc:language>nl</dc:language>
    <meta:user-defined meta:name="OVERHEIDop.locatietype/OVERHEIDop.gebiedsmarkering">Punt</meta:user-defined>
    <meta:user-defined meta:name="DC.title">Gemeente Meierijstad - te verlenen - ontheffing behandelen - 21-07-2026 t/m 06-11-2026 - Plaatsen dixi, schaftwagen en opslagcontainer op parkeerplaats - Koekoeksdonk ong, Veghel</meta:user-defined>
    <meta:user-defined meta:name="DCTERMS.W3CDTF/DCTERMS.available">2026-08-06</meta:user-defined>
    <meta:user-defined meta:name="DCTERMS.W3CDTF/OVERHEIDop.jaargang">2026</meta:user-defined>
    <meta:user-defined meta:name="OVERHEIDop.publicationIssue">375765</meta:user-defined>
    <meta:user-defined meta:name="OVERHEIDop.GmbID/DC.identifier">gmb-2026-375765</meta:user-defined>
    <meta:user-defined meta:name="OVERHEIDop.versieInformatie"/>
  </office:meta>
</office:document-meta>
</file>