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 Hendrikkade 1E 1012T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het glaswerk van de kozijnen in de voorgevel</text:p>
            <text:p text:style-name="common-al">Zaakadres: Prins Hendrikkade 1E 1012TK Amsterdam</text:p>
            <text:p text:style-name="common-al">Datum ontvangst: 24-06-2026</text:p>
            <text:p text:style-name="common-al">Zaaknummer: Z2026-027726</text:p>
            <text:p text:style-name="common-al">DSO-nummer: 202606240033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7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726</meta:user-defined>
    <meta:user-defined meta:name="DCTERMS.abstract">vervangen van het glaswerk in de kozijnen van de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rins Hendrikkade 1E 1012TK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60</meta:user-defined>
    <meta:user-defined meta:name="OVERHEIDop.GmbID/DC.identifier">gmb-2026-375760</meta:user-defined>
    <meta:user-defined meta:name="OVERHEIDop.versieInformatie"/>
  </office:meta>
</office:document-meta>
</file>