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(overschrijding geluid) op 1 augustus 2026 tussen 20:00 uur en 24:00 uur aan Varkensmarkt 7 te Culembo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</text:span>
          </text:p>
            <text:p text:style-name="common-al">Voldaan aan de melding 12 dagenregeling (overschrijding geluid) op 1 augustus 2026 tussen 20:00 uur en 24:00 uur Varkensmarkt 7.</text:p>
            <text:p text:style-name="last-al">Verzenddatum: 27 juli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ulemborg</text:p>
            </table:table-cell>
            <table:table-cell office:value-type="string" table:style-name="header.C">
              <text:p text:style-name="headerright"><text:span text:style-name="nr">Nr. 375757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5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5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Culemborg</meta:user-defined>
    <meta:user-defined meta:name="OVERHEID.Informatietype/DC.type">officiële publicatie</meta:user-defined>
    <meta:user-defined meta:name="OVERHEID.Gemeente/DCTERMS.publisher">Culemborg</meta:user-defined>
    <meta:user-defined meta:name="OVERHEID.Gemeente/OVERHEID.authority">Culemborg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dc:language>nl</dc:language>
    <meta:user-defined meta:name="OVERHEIDop.locatietype/OVERHEIDop.gebiedsmarkering">Adres</meta:user-defined>
    <meta:user-defined meta:name="DC.title">Melding voor (overschrijding geluid) op 1 augustus 2026 tussen 20:00 uur en 24:00 uur aan Varkensmarkt 7 te Culemborg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5757</meta:user-defined>
    <meta:user-defined meta:name="OVERHEIDop.GmbID/DC.identifier">gmb-2026-375757</meta:user-defined>
    <meta:user-defined meta:name="OVERHEIDop.versieInformatie"/>
  </office:meta>
</office:document-meta>
</file>