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winkelpand, Hollantlaan 9, 3526AL Utrecht, GU-Z2026-00634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434</text:p>
            <text:p text:style-name="common-al">Toelichting: het bouwen van een winkelpand</text:p>
            <text:p text:style-name="common-al">Datum ontvangst aanvraag: 3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7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434</meta:user-defined>
    <meta:user-defined meta:name="DCTERMS.abstract">Toelichting: het bouwen van een winkelpand</meta:user-defined>
    <dc:language>nl</dc:language>
    <meta:user-defined meta:name="OVERHEIDop.locatietype/OVERHEIDop.gebiedsmarkering">Vlak</meta:user-defined>
    <meta:user-defined meta:name="DC.title">Aanvraag omgevingsvergunning, het bouwen van een winkelpand, Hollantlaan 9, 3526AL Utrecht, GU-Z2026-0063434</meta:user-defined>
    <meta:user-defined meta:name="OVERHEIDop.datumEindeReactietermijn">2026-09-28</meta:user-defined>
    <meta:user-defined meta:name="OVERHEIDop.terinzageleggingBG">https://jeleefomgeving.nl/inzien/002220647/f597522b-805c-468a-9c4b-57bb506f2aa1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56</meta:user-defined>
    <meta:user-defined meta:name="OVERHEIDop.GmbID/DC.identifier">gmb-2026-375756</meta:user-defined>
    <meta:user-defined meta:name="OVERHEIDop.versieInformatie"/>
  </office:meta>
</office:document-meta>
</file>