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Sophiehof 14, 3481 VZ Harmel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14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Sophiehof 14, 3481 VZ Harmel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dakkapel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6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575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146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DC.title">Besluit (Sophiehof 14, 3481 VZ Harmelen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55</meta:user-defined>
    <meta:user-defined meta:name="OVERHEIDop.GmbID/DC.identifier">gmb-2026-375755</meta:user-defined>
    <meta:user-defined meta:name="OVERHEIDop.versieInformatie"/>
  </office:meta>
</office:document-meta>
</file>