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(overschrijding geluid) op 21 augustus 2026 tussen 22:00 uur en 24:00 uur aan Tollenstraat 23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Voldaan aan de melding 12 dagenregeling (overschrijding geluid) op 21 augustus 2026 tussen 22:00 uur en 24:00 uur Tollenstraat 23.</text:p>
            <text:p text:style-name="last-al">Verzenddatum: 27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7575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5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5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(overschrijding geluid) op 21 augustus 2026 tussen 22:00 uur en 24:00 uur aan Tollenstraat 23 te Culembo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753</meta:user-defined>
    <meta:user-defined meta:name="OVERHEIDop.GmbID/DC.identifier">gmb-2026-375753</meta:user-defined>
    <meta:user-defined meta:name="OVERHEIDop.versieInformatie"/>
  </office:meta>
</office:document-meta>
</file>