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warmtepompunit op het dak van de schuur, Van Limburg Brouwerstraat 2, 3532TT Utrecht, GU-Z2026-00634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435</text:p>
            <text:p text:style-name="common-al">Toelichting: het plaatsen van een warmtepompunit op het dak van de schuur</text:p>
            <text:p text:style-name="common-al">Datum ontvangst aanvraag: 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5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435</meta:user-defined>
    <meta:user-defined meta:name="DCTERMS.abstract">Toelichting: het plaatsen van een warmtepompunit op het dak van de schuur</meta:user-defined>
    <dc:language>nl</dc:language>
    <meta:user-defined meta:name="OVERHEIDop.locatietype/OVERHEIDop.gebiedsmarkering">Vlak</meta:user-defined>
    <meta:user-defined meta:name="DC.title">Aanvraag omgevingsvergunning, het plaatsen van een warmtepompunit op het dak van de schuur, Van Limburg Brouwerstraat 2, 3532TT Utrecht, GU-Z2026-0063435</meta:user-defined>
    <meta:user-defined meta:name="OVERHEIDop.datumEindeReactietermijn">2026-09-28</meta:user-defined>
    <meta:user-defined meta:name="OVERHEIDop.terinzageleggingBG">https://jeleefomgeving.nl/inzien/002220647/7ad01c03-5361-492b-ba01-08c8d5635db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50</meta:user-defined>
    <meta:user-defined meta:name="OVERHEIDop.GmbID/DC.identifier">gmb-2026-375750</meta:user-defined>
    <meta:user-defined meta:name="OVERHEIDop.versieInformatie"/>
  </office:meta>
</office:document-meta>
</file>