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container op een parkeerplaats van 14 september t/m 26 oktober 2026 aan Ina Boudier-Bakkerstraat t.h.v. achterzijde woning Diet Kramerstraat 8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een container op een parkeerplaats aan de Ina Boudier-Bakkerstraat t.h.v. achterzijde woning Diet Kramerstraat 8 in Culemborg van 14 september 2026 t/m 26 oktober 2026.</text:p>
            <text:p text:style-name="common-al">Verzenddatum: 28 juli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en wethouders van Culemborg binnen zes weken na de dag waarop deze brief is verzonden aan de aanvrager/vergunninghouder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4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plaatsen van een container op een parkeerplaats van 14 september t/m 26 oktober 2026 aan Ina Boudier-Bakkerstraat t.h.v. achterzijde woning Diet Kramerstraat 8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41</meta:user-defined>
    <meta:user-defined meta:name="OVERHEIDop.GmbID/DC.identifier">gmb-2026-375741</meta:user-defined>
    <meta:user-defined meta:name="OVERHEIDop.versieInformatie"/>
  </office:meta>
</office:document-meta>
</file>