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functiewijziging in verband met het realiseren van een recreatieappartement op de locatie Mr Troelstrastraat 17  te Zandvoort, ingekomen 24 juli 2026, DSO nummer 2026072401122, zaaknummer ODIJ-Z-26-18609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een functiewijziging in verband met het realiseren van een recreatieappartement op de locatie Mr Troelstrastraat 17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8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574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4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4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een functiewijziging in verband met het realiseren van een recreatieappartement op de locatie Mr Troelstrastraat 17  te Zandvoort, ingekomen 24 juli 2026, DSO nummer 2026072401122, zaaknummer ODIJ-Z-26-186093</meta:user-defined>
    <meta:user-defined meta:name="DCTERMS.W3CDTF/DCTERMS.available">2026-08-06</meta:user-defined>
    <meta:user-defined meta:name="DCTERMS.W3CDTF/OVERHEIDop.jaargang">2026</meta:user-defined>
    <meta:user-defined meta:name="OVERHEIDop.publicationIssue">375740</meta:user-defined>
    <meta:user-defined meta:name="OVERHEIDop.GmbID/DC.identifier">gmb-2026-375740</meta:user-defined>
    <meta:user-defined meta:name="OVERHEIDop.versieInformatie"/>
  </office:meta>
</office:document-meta>
</file>