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: verzoek verlenging op verleende vergunning voor bouwplaatsinrichting afgezet met bouwhekken, Wassenaarstraat 43 5612E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aanvraag om vergunning. </text:p>
            <text:p text:style-name="common-al"> De aanvraag betreft: </text:p>
            <text:p text:style-name="common-al"> Zaaknummer: EHV-ZP2026-003212 </text:p>
            <text:p text:style-name="common-al"> Omschrijving: verzoek verlenging op verleende vergunning voor bouwplaatsinrichting afgezet met bouwhekk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Wassenaarstraat 43 5612ET Eindhoven</text:p>
              </text:list-item>
            </text:list>
            <text:p text:style-name="common-al"> Soort aanvraag: Bouwplaatsinrichting klasse C </text:p>
            <text:p text:style-name="last-al"> De verleng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7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3212</meta:user-defined>
    <meta:user-defined meta:name="DCTERMS.abstract">verzoek verlenging op verleende vergunning voor bouwplaatsinrichting afgezet met bouwhekk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: verzoek verlenging op verleende vergunning voor bouwplaatsinrichting afgezet met bouwhekken, Wassenaarstraat 43 5612ET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39</meta:user-defined>
    <meta:user-defined meta:name="OVERHEIDop.GmbID/DC.identifier">gmb-2026-375739</meta:user-defined>
    <meta:user-defined meta:name="OVERHEIDop.versieInformatie"/>
  </office:meta>
</office:document-meta>
</file>