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Vergierdeweg 265A 2026BJ Haarlem, 0392-2026-0115962, het plaatsen van lichtmasten bij een sportveld bij VV Schoten, verzonden 0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7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15962</meta:user-defined>
    <meta:user-defined meta:name="DCTERMS.abstract">het plaatsen van lichtmasten bij een sportveld bij VV Schot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verleend, Vergierdeweg 265A 2026BJ Haarlem, 0392-2026-0115962, het plaatsen van lichtmasten bij een sportveld bij VV Schoten, verzonden 04-08-2026</meta:user-defined>
    <meta:user-defined meta:name="DCTERMS.W3CDTF/DCTERMS.available">2026-08-06</meta:user-defined>
    <meta:user-defined meta:name="DCTERMS.W3CDTF/OVERHEIDop.jaargang">2026</meta:user-defined>
    <meta:user-defined meta:name="OVERHEIDop.publicationIssue">375738</meta:user-defined>
    <meta:user-defined meta:name="OVERHEIDop.GmbID/DC.identifier">gmb-2026-375738</meta:user-defined>
    <meta:user-defined meta:name="OVERHEIDop.versieInformatie"/>
  </office:meta>
</office:document-meta>
</file>