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container van 31 augustus t/m 21 september 2026 aan Triosingel 40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een container aan Triosingel 40 in Culemborg van 31 augustus 2026 t/m 21 september 2026.</text:p>
            <text:p text:style-name="common-al">Verzenddatum: 27 juli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en wethouders van Culemborg binnen zes weken na de dag waarop deze brief is verzonden aan de aanvrager/vergunninghouder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3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container van 31 augustus t/m 21 september 2026 aan Triosingel 40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35</meta:user-defined>
    <meta:user-defined meta:name="OVERHEIDop.GmbID/DC.identifier">gmb-2026-375735</meta:user-defined>
    <meta:user-defined meta:name="OVERHEIDop.versieInformatie"/>
  </office:meta>
</office:document-meta>
</file>