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ontwikkelen van 18 woningen aan de Akkerstraat ong. in Gaa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Akkerstraat ong. in Gaanderen</text:p>
            <text:p text:style-name="common-al">Omschrijving:			ontwikkelen van 18 woningen </text:p>
            <text:p text:style-name="common-al">Dossiernummer:		gD2606005247</text:p>
            <text:p text:style-name="common-al">Datum verzending:	04-08-2026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57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6005247</meta:user-defined>
    <meta:user-defined meta:name="DCTERMS.abstract">Omgevingsvergunning verleend voor het ontwikkelen van 18 woningen aan de Akkerstraat ong. in Gaander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verleend: ontwikkelen van 18 woningen aan de Akkerstraat ong. in Gaander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34</meta:user-defined>
    <meta:user-defined meta:name="OVERHEIDop.GmbID/DC.identifier">gmb-2026-375734</meta:user-defined>
    <meta:user-defined meta:name="OVERHEIDop.versieInformatie"/>
  </office:meta>
</office:document-meta>
</file>