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3-08-2026 hebben wij een aanvraag reguliere omgevingsvergunning voor het kappen van bomen op het adres Twikkelerweg nabij huisnummer 17 Markelo ontvangen. Deze aanvraag staat ingeschreven onder zaaknummer 0000110714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3-08-2026 hebben wij een aanvraag Omgevingsvergunning enkelvoudig (regulier) ontvangen. De aanvraag heeft betrekking op de onderde(e)l(en):</text:p>
            <text:p text:style-name="common-al"/>
            <text:p text:style-name="common-al">Omgevingsplanactiviteit vellen van houtopstan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57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107146</meta:user-defined>
    <meta:user-defined meta:name="DCTERMS.abstract">het kappen van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3-08-2026 hebben wij een aanvraag reguliere omgevingsvergunning voor het kappen van bomen op het adres Twikkelerweg nabij huisnummer 17 Markelo ontvangen. Deze aanvraag staat ingeschreven onder zaaknummer 00001107146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32</meta:user-defined>
    <meta:user-defined meta:name="OVERHEIDop.GmbID/DC.identifier">gmb-2026-375732</meta:user-defined>
    <meta:user-defined meta:name="OVERHEIDop.versieInformatie"/>
  </office:meta>
</office:document-meta>
</file>