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nieuw clubgebouw met sporthal en meerdere sportvelden nabij Thijsseweg,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bij Thijsseweg, Delft| het aanleggen van een nieuw clubgebouw met sporthal en meerdere sportvelden | 04-08-2026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05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57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05</meta:user-defined>
    <meta:user-defined meta:name="DCTERMS.abstract">Blue Birds Sportpark 1</meta:user-defined>
    <dc:language>nl</dc:language>
    <meta:user-defined meta:name="OVERHEIDop.locatietype/OVERHEIDop.gebiedsmarkering">Vlak</meta:user-defined>
    <meta:user-defined meta:name="DC.title">Aanvraag vergunning voor het aanleggen van een nieuw clubgebouw met sporthal en meerdere sportvelden nabij Thijsseweg,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6</meta:user-defined>
    <meta:user-defined meta:name="OVERHEIDop.GmbID/DC.identifier">gmb-2026-375726</meta:user-defined>
    <meta:user-defined meta:name="OVERHEIDop.versieInformatie"/>
  </office:meta>
</office:document-meta>
</file>