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Grote Josefschool Gebeuren op 25 september 2026 aan Sint Janskerkstraat 10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 het organiseren van het Grote Josefschool Gebeuren op 25 september 2026 tussen 15:30 uur en 22:00 uur aan de Sint Janskerkstraat 10. </text:p>
            <text:p text:style-name="common-al">Verzenddatum: 29 juli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en wethouders van Culemborg binnen zes weken na de dag waarop deze brief is verzonden aan de aanvrager/vergunninghouder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2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organiseren van het Grote Josefschool Gebeuren op 25 september 2026 aan Sint Janskerkstraat 10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25</meta:user-defined>
    <meta:user-defined meta:name="OVERHEIDop.GmbID/DC.identifier">gmb-2026-375725</meta:user-defined>
    <meta:user-defined meta:name="OVERHEIDop.versieInformatie"/>
  </office:meta>
</office:document-meta>
</file>