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schaftkeet, toiletcabine en bouwmateriaal, ter hoogte van Bereklauwstraat, Watermuntstraat 12 en 13, Madeliefjespad 1 en 2 in Voorhout, Z2026-000023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10 augustus 2026</text:p>
            <text:p text:style-name="common-al">Einddatum tot en met: 7 januari 2027</text:p>
            <text:p text:style-name="common-al">
            <text:span text:style-name="nadrukcur">Datum besluit: </text:span>4 augustus 2026</text:p>
            <text:p text:style-name="common-al">
            <text:span text:style-name="nadrukcur">Uiterlijke reactiedatum: </text:span>17 september 2026</text:p>
            <text:p text:style-name="common-al">Kenmerk besluit: Z2026-00002300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572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00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schaftkeet, toiletcabine en bouwmateriaal, ter hoogte van Bereklauwstraat, Watermuntstraat 12 en 13, Madeliefjespad 1 en 2 in Voorhout, Z2026-00002300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24</meta:user-defined>
    <meta:user-defined meta:name="OVERHEIDop.GmbID/DC.identifier">gmb-2026-375724</meta:user-defined>
    <meta:user-defined meta:name="OVERHEIDop.versieInformatie"/>
  </office:meta>
</office:document-meta>
</file>