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EN,   BAARLE-NASSAU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Ingetrokken aanvraag omgevingsvergunning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4 augustus 2026, Bartelbaan 2 Ulicoten(1170185) het plaatsen van een schuifpui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7572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OMGEVINGSVERGUNNINGEN,   BAARLE-NASSAU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23</meta:user-defined>
    <meta:user-defined meta:name="OVERHEIDop.GmbID/DC.identifier">gmb-2026-375723</meta:user-defined>
    <meta:user-defined meta:name="OVERHEIDop.versieInformatie"/>
  </office:meta>
</office:document-meta>
</file>