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het glas in de voorpui, Westerkade 18, 3511HB Utrecht, GU-Z2026-00634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405</text:p>
            <text:p text:style-name="common-al">Toelichting: het vervangen van het glas in de voorpui</text:p>
            <text:p text:style-name="common-al">Datum ontvangst aanvraag: 3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72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3405</meta:user-defined>
    <meta:user-defined meta:name="DCTERMS.abstract">Toelichting: het vervangen van het glas in de voorpui</meta:user-defined>
    <dc:language>nl</dc:language>
    <meta:user-defined meta:name="OVERHEIDop.locatietype/OVERHEIDop.gebiedsmarkering">Vlak</meta:user-defined>
    <meta:user-defined meta:name="DC.title">Aanvraag omgevingsvergunning, het vervangen van het glas in de voorpui, Westerkade 18, 3511HB Utrecht, GU-Z2026-0063405</meta:user-defined>
    <meta:user-defined meta:name="OVERHEIDop.datumEindeReactietermijn">2026-09-28</meta:user-defined>
    <meta:user-defined meta:name="OVERHEIDop.terinzageleggingBG">https://jeleefomgeving.nl/inzien/002220647/3bc6447e-9b22-4479-b537-1dc8cdff9091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21</meta:user-defined>
    <meta:user-defined meta:name="OVERHEIDop.GmbID/DC.identifier">gmb-2026-375721</meta:user-defined>
    <meta:user-defined meta:name="OVERHEIDop.versieInformatie"/>
  </office:meta>
</office:document-meta>
</file>