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plaatsen van een woonboot, Fentener van Vlissingenkade 119, 3521AA Utrecht, GU-Z2026-00633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310</text:p>
            <text:p text:style-name="common-al">Toelichting: het plaatsen van een woonboot</text:p>
            <text:p text:style-name="common-al">Datum ontvangst aanvraag: 2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572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2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2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3310</meta:user-defined>
    <meta:user-defined meta:name="DCTERMS.abstract">Toelichting: het plaatsen van een woonboot</meta:user-defined>
    <dc:language>nl</dc:language>
    <meta:user-defined meta:name="OVERHEIDop.locatietype/OVERHEIDop.gebiedsmarkering">Vlak</meta:user-defined>
    <meta:user-defined meta:name="DC.title">Aanvraag omgevingsvergunning, het plaatsen van een woonboot, Fentener van Vlissingenkade 119, 3521AA Utrecht, GU-Z2026-0063310</meta:user-defined>
    <meta:user-defined meta:name="OVERHEIDop.datumEindeReactietermijn">2026-09-28</meta:user-defined>
    <meta:user-defined meta:name="OVERHEIDop.terinzageleggingBG">https://jeleefomgeving.nl/inzien/002220647/bd25c63e-f656-4d98-acdb-98873ba15f41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20</meta:user-defined>
    <meta:user-defined meta:name="OVERHEIDop.GmbID/DC.identifier">gmb-2026-375720</meta:user-defined>
    <meta:user-defined meta:name="OVERHEIDop.versieInformatie"/>
  </office:meta>
</office:document-meta>
</file>