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optrekken van de achtergevel en het splitsen naar 8 zelfstandige woningen, Fregatstraat 107 en 109, 3534RC Utrecht, GU-Z2026-006330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308</text:p>
            <text:p text:style-name="common-al">Toelichting: het optrekken van de achtergevel en het splitsen naar 8 zelfstandige woningen</text:p>
            <text:p text:style-name="common-al">Datum ontvangst aanvraag: 1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571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1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1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3308</meta:user-defined>
    <meta:user-defined meta:name="DCTERMS.abstract">Toelichting: het optrekken van de achtergevel en het splitsen naar 8 zelfstandige woningen</meta:user-defined>
    <dc:language>nl</dc:language>
    <meta:user-defined meta:name="OVERHEIDop.locatietype/OVERHEIDop.gebiedsmarkering">Vlak</meta:user-defined>
    <meta:user-defined meta:name="DC.title">Aanvraag omgevingsvergunning, het optrekken van de achtergevel en het splitsen naar 8 zelfstandige woningen, Fregatstraat 107 en 109, 3534RC Utrecht, GU-Z2026-0063308</meta:user-defined>
    <meta:user-defined meta:name="OVERHEIDop.datumEindeReactietermijn">2026-09-28</meta:user-defined>
    <meta:user-defined meta:name="OVERHEIDop.terinzageleggingBG">https://jeleefomgeving.nl/inzien/002220647/e8b10e27-2b7b-4313-8a06-8c79228461f8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716</meta:user-defined>
    <meta:user-defined meta:name="OVERHEIDop.GmbID/DC.identifier">gmb-2026-375716</meta:user-defined>
    <meta:user-defined meta:name="OVERHEIDop.versieInformatie"/>
  </office:meta>
</office:document-meta>
</file>