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: Dorpsstraat 31 te Jisp, kappen 2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innenkomst: 31 juli 2026</text:p>
            <text:p text:style-name="common-al">Ons kenmerk:2026AV0192</text:p>
            <text:p text:style-name="common-al"/>
            <text:p text:style-name="last-al">De stukken kunt u op afspraak inzien. In dit stadium is het indienen van zienswijzen/bezwaar/beroep nog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7571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orm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aanvraag omgevingsvergunning: Dorpsstraat 31 te Jisp, kappen 2 bom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15</meta:user-defined>
    <meta:user-defined meta:name="OVERHEIDop.GmbID/DC.identifier">gmb-2026-375715</meta:user-defined>
    <meta:user-defined meta:name="OVERHEIDop.versieInformatie"/>
  </office:meta>
</office:document-meta>
</file>