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plaatsen van een airco-unit op het dak, Bloesemstraat 43, 3581XB Utrecht, GU-Z2026-006342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3421</text:p>
            <text:p text:style-name="common-al">Toelichting: het plaatsen van een airco-unit op het dak</text:p>
            <text:p text:style-name="common-al">Datum ontvangst aanvraag: 3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571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1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71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GU-Z2026-0063421</meta:user-defined>
    <meta:user-defined meta:name="DCTERMS.abstract">Toelichting: het plaatsen van een airco-unit op het dak</meta:user-defined>
    <dc:language>nl</dc:language>
    <meta:user-defined meta:name="OVERHEIDop.locatietype/OVERHEIDop.gebiedsmarkering">Vlak</meta:user-defined>
    <meta:user-defined meta:name="DC.title">Aanvraag omgevingsvergunning, het plaatsen van een airco-unit op het dak, Bloesemstraat 43, 3581XB Utrecht, GU-Z2026-0063421</meta:user-defined>
    <meta:user-defined meta:name="OVERHEIDop.datumEindeReactietermijn">2026-09-28</meta:user-defined>
    <meta:user-defined meta:name="OVERHEIDop.terinzageleggingBG">https://jeleefomgeving.nl/inzien/002220647/93bb0ab6-02c8-4906-b77e-bd0da0b45a4b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714</meta:user-defined>
    <meta:user-defined meta:name="OVERHEIDop.GmbID/DC.identifier">gmb-2026-375714</meta:user-defined>
    <meta:user-defined meta:name="OVERHEIDop.versieInformatie"/>
  </office:meta>
</office:document-meta>
</file>