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Noorderweg 137A te Wijdewormer, kapp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28 juli 2026</text:p>
            <text:p text:style-name="common-al">Ons kenmerk:2026AV0187</text:p>
            <text:p text:style-name="common-al"/>
            <text:p text:style-name="last-al">De stukken kunt u op afspraak inzien. In dit stadium is het indienen van zienswijzen/bezwaar/beroep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757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vraag omgevingsvergunning: Noorderweg 137A te Wijdewormer, kappen boo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04</meta:user-defined>
    <meta:user-defined meta:name="OVERHEIDop.GmbID/DC.identifier">gmb-2026-375704</meta:user-defined>
    <meta:user-defined meta:name="OVERHEIDop.versieInformatie"/>
  </office:meta>
</office:document-meta>
</file>