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oterijvergunning voor het plaatsen van 2 speelautomaten in het Fletcher Hotel Leidschendam-Den Haag, Weigelia 22, 2262 AB Leidschendam - kenmerk 000024441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Loterijvergunning aangevraagd voor het plaatsen van 2 speelautomaten in het Fletcher Hotel Leidschendam-Den Haag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4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57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4185</meta:user-defined>
    <dc:language>nl</dc:language>
    <meta:user-defined meta:name="OVERHEIDop.locatietype/OVERHEIDop.gebiedsmarkering">Punt</meta:user-defined>
    <meta:user-defined meta:name="DC.title">Aanvraag loterijvergunning voor het plaatsen van 2 speelautomaten in het Fletcher Hotel Leidschendam-Den Haag, Weigelia 22, 2262 AB Leidschendam - kenmerk 0000244418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02</meta:user-defined>
    <meta:user-defined meta:name="OVERHEIDop.GmbID/DC.identifier">gmb-2026-375702</meta:user-defined>
    <meta:user-defined meta:name="OVERHEIDop.versieInformatie"/>
  </office:meta>
</office:document-meta>
</file>