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Kerkstraat 28, 9945SE Wagenbo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gemeente Eemsdelta een aanvraag ontvangen voor het verbreden van een uitweg op de locatie Kerkstraat 28, 9945SE Wagenborg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56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990</meta:user-defined>
    <meta:user-defined meta:name="DCTERMS.abstract">3 augustus 2026 voor het verbreden van een uitweg op de locatie Kerkstraat 28, 9945SE Wagenborgen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Kerkstraat 28, 9945SE Wagenbor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694</meta:user-defined>
    <meta:user-defined meta:name="OVERHEIDop.GmbID/DC.identifier">gmb-2026-375694</meta:user-defined>
    <meta:user-defined meta:name="OVERHEIDop.versieInformatie"/>
  </office:meta>
</office:document-meta>
</file>