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voeren dakonderhoud en aanpak brandoverslag De Stadstimmerwerf, Kort Galgewater 21, 22, 23, 24 en 24A 2312BR Leiden, Smidssteeg 2, 4, 6, 8, 10, 12, 14, 16, 18, 20, 22, 24, 26, 28, 30, 32, 34, 36, 38, 40, 42, 44, 46, 48, 50, 52, 54, 56 en 58 2312B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6/3963565</text:p>
            <text:p text:style-name="common-al">
            <text:span text:style-name="nadrukvet">Ingekomen:</text:span> 11-03-2026</text:p>
            <text:p text:style-name="common-al">
            <text:span text:style-name="nadrukvet">Datum besluit:</text:span> 04-08-2026</text:p>
            <text:p text:style-name="common-al">
            <text:span text:style-name="nadrukvet">Locatie:</text:span> Kort Galgewater 21 2312BR Leiden, Kort Galgewater 22 2312BR Leiden, Kort Galgewater 23 2312BR Leiden, Kort Galgewater 24 2312BR Leiden, Kort Galgewater 24A 2312BR Leiden, Smidssteeg 2 2312BP Leiden, Smidssteeg 4 2312BP Leiden, Smidssteeg 6 2312BP Leiden, Smidssteeg 8 2312BP Leiden, Smidssteeg 10 2312BP Leiden, Smidssteeg 12 2312BP Leiden, Smidssteeg 14 2312BP Leiden, Smidssteeg 16 2312BP Leiden, Smidssteeg 18 2312BP Leiden, Smidssteeg 20 2312BP Leiden, Smidssteeg 22 2312BP Leiden, Smidssteeg 24 2312BP Leiden, Smidssteeg 26 2312BP Leiden, Smidssteeg 28 2312BP Leiden, Smidssteeg 30 2312BP Leiden, Smidssteeg 32 2312BP Leiden, Smidssteeg 34 2312BP Leiden, Smidssteeg 36 2312BP Leiden, Smidssteeg 38 2312BP Leiden, Smidssteeg 40 2312BP Leiden, Smidssteeg 42 2312BP Leiden, Smidssteeg 44 2312BP Leiden, Smidssteeg 46 2312BP Leiden, Smidssteeg 48 2312BP Leiden, Smidssteeg 50 2312BP Leiden, Smidssteeg 52 2312BP Leiden, Smidssteeg 54 2312BP Leiden, Smidssteeg 56 2312BP Leiden, Smidssteeg 58 2312BP Leiden</text:p>
            <text:p text:style-name="common-al">
            <text:span text:style-name="nadrukvet">Projectomschrijving:</text:span> uitvoeren dakonderhoud en aanpak brandoverslag De Stadstimmerwerf</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63565</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56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63565</meta:user-defined>
    <meta:user-defined meta:name="DCTERMS.abstract">uitvoeren dakonderhoud en aanpak brandoverslag De Stadstimmerwerf</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uitvoeren dakonderhoud en aanpak brandoverslag De Stadstimmerwerf, Kort Galgewater 21, 22, 23, 24 en 24A 2312BR Leiden, Smidssteeg 2, 4, 6, 8, 10, 12, 14, 16, 18, 20, 22, 24, 26, 28, 30, 32, 34, 36, 38, 40, 42, 44, 46, 48, 50, 52, 54, 56 en 58 2312BP Leiden</meta:user-defined>
    <meta:user-defined meta:name="DCTERMS.W3CDTF/DCTERMS.available">2026-08-13</meta:user-defined>
    <meta:user-defined meta:name="DCTERMS.W3CDTF/OVERHEIDop.jaargang">2026</meta:user-defined>
    <meta:user-defined meta:name="OVERHEIDop.externeBijlage">LEIDEN_202607_GFO_ZAKEN_831179_Samenvatting 004|exb-2026-28047</meta:user-defined>
    <meta:user-defined meta:name="OVERHEIDop.publicationIssue">375691</meta:user-defined>
    <meta:user-defined meta:name="OVERHEIDop.GmbID/DC.identifier">gmb-2026-375691</meta:user-defined>
    <meta:user-defined meta:name="OVERHEIDop.versieInformatie"/>
  </office:meta>
</office:document-meta>
</file>