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Kruidbergerweg 39, 2071 RA Santpoort-Noord, bouwen dakopbouw en plaatsen dakkapellen (zij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Kruidbergerweg 39, 2071 RA Santpoort-Noord, bouwen dakopbouw en plaatsen dakkapellen (zijkant)</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Santpoort-Noord</text:span>
          </text:p>
            <text:p text:style-name="common-al"/>
            <text:p text:style-name="last-al">Kruidbergerweg 39, 2071 RA Santpoort-Noord, bouwen dakopbouw en plaatsen dakkapellen (zijkant) (31-07-2026) 0453416660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569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9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9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66607</meta:user-defined>
    <dc:language>nl</dc:language>
    <meta:user-defined meta:name="OVERHEIDop.locatietype/OVERHEIDop.gebiedsmarkering">Punt</meta:user-defined>
    <meta:user-defined meta:name="DC.title">Ingediende aanvraag omgevingsvergunning Kruidbergerweg 39, 2071 RA Santpoort-Noord, bouwen dakopbouw en plaatsen dakkapellen (zijkant)</meta:user-defined>
    <meta:user-defined meta:name="DCTERMS.W3CDTF/DCTERMS.available">2026-08-06</meta:user-defined>
    <meta:user-defined meta:name="DCTERMS.W3CDTF/OVERHEIDop.jaargang">2026</meta:user-defined>
    <meta:user-defined meta:name="OVERHEIDop.publicationIssue">375690</meta:user-defined>
    <meta:user-defined meta:name="OVERHEIDop.GmbID/DC.identifier">gmb-2026-375690</meta:user-defined>
    <meta:user-defined meta:name="OVERHEIDop.versieInformatie"/>
  </office:meta>
</office:document-meta>
</file>