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BESLUIT VERLENGEN BESLISTERMIJN OMGEVINGSPLANACTIVITEIT - BOUWEN EN BOUWTECHNISCH – MOLENEINDPLEIN 18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de beslistermijn van onderstaande aanvraag voor een omgevingsvergunning met 6 weken hebben verlengd: </text:p>
            <text:p text:style-name="common-al"/>
            <text:p text:style-name="common-al">-Moleneindplein 18 Vught, verbouwen één appartement tot 2 appartementen, Z26 – 307792</text:p>
            <text:p text:style-name="last-al">De brief is verzonden op 3 augustus 202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756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BESLUIT VERLENGEN BESLISTERMIJN OMGEVINGSPLANACTIVITEIT - BOUWEN EN BOUWTECHNISCH – MOLENEINDPLEIN 18 VUG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86</meta:user-defined>
    <meta:user-defined meta:name="OVERHEIDop.GmbID/DC.identifier">gmb-2026-375686</meta:user-defined>
    <meta:user-defined meta:name="OVERHEIDop.versieInformatie"/>
  </office:meta>
</office:document-meta>
</file>