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groten van de biljartruimte, Rozengaarderweg 2A 7416BN Deventer, [Deventer B 13866 ] Deventer B 138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Rozengaarderweg 2A 7416BN Deventer, [Deventer B 13866 ] Deventer B 13866</text:p>
            <text:p text:style-name="common-al">
            <text:span text:style-name="nadrukvet">Zaakomschrijving:</text:span> het vergroten van de biljartruimte</text:p>
            <text:p text:style-name="common-al">
            <text:span text:style-name="nadrukvet">Zaaknummer:</text:span> Z2026-00005700</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70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70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56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5700</meta:user-defined>
    <meta:user-defined meta:name="DCTERMS.abstract">het vergroten van de biljartruim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groten van de biljartruimte, Rozengaarderweg 2A 7416BN Deventer, [Deventer B 13866 ] Deventer B 13866</meta:user-defined>
    <meta:user-defined meta:name="DCTERMS.W3CDTF/DCTERMS.available">2026-08-06</meta:user-defined>
    <meta:user-defined meta:name="DCTERMS.W3CDTF/OVERHEIDop.jaargang">2026</meta:user-defined>
    <meta:user-defined meta:name="OVERHEIDop.publicationIssue">375684</meta:user-defined>
    <meta:user-defined meta:name="OVERHEIDop.GmbID/DC.identifier">gmb-2026-375684</meta:user-defined>
    <meta:user-defined meta:name="OVERHEIDop.versieInformatie"/>
  </office:meta>
</office:document-meta>
</file>