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ladel, besluit aanvraag omgevingsvergunning, Ir. Mettropweg 3​ te Hoogeloo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Het college van burgemeester en wethouders van gemeente Bladel maakt bekend dat het een omgevingsvergunning gedeeltelijk intrekt.</text:p>
            <text:p text:style-name="common-al">Bedrijf: De Beukentuin V.O.F.</text:p>
            <text:p text:style-name="common-al">Locatie: Ir. Mettropweg 3​ te Hoogeloon</text:p>
            <text:p text:style-name="common-al">Activiteit: Veehouderij (mba)</text:p>
            <text:p text:style-name="common-al">Voor: de gedeeltelijke intrekking van de omgevingsvergunning milieu</text:p>
            <text:p text:style-name="common-al">Datum aanvraag: 23 mei 2025</text:p>
            <text:p text:style-name="common-al">Besluitdatum: 4 augustus 2026</text:p>
            <text:p text:style-name="common-al">U kunt de beschikking en de bijbehorende stukken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Bladel, Postbus 11, 5530 AA Bladel.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common-al">Aan deze procedure is het zaaknummer Z-2025-011408 gekoppeld. U dient bij correspondentie dit zaaknummer te vermelden. Indien u gebruik maakt van e-mail, dan verzoeken we u het zaaknummer in de onderwerpregel te plaatsen. </text:p>
            <text:p text:style-name="common-al">De correspondentie middels e-mail dient u te richten aan <text:a xlink:href="mailto:info@odzob.nl" xlink:type="simple">info@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756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5-011408</meta:user-defined>
    <dc:language>nl</dc:language>
    <meta:user-defined meta:name="OVERHEIDop.locatietype/OVERHEIDop.gebiedsmarkering">Adres</meta:user-defined>
    <meta:user-defined meta:name="DC.title">Gemeente Bladel, besluit aanvraag omgevingsvergunning, Ir. Mettropweg 3​ te Hoogeloon</meta:user-defined>
    <meta:user-defined meta:name="OVERHEIDop.datumEindeReactietermijn">2026-09-16</meta:user-defined>
    <meta:user-defined meta:name="OVERHEIDop.TilID/OVERHEIDop.terinzageleggingOP">til-2026-31292</meta:user-defined>
    <meta:user-defined meta:name="DCTERMS.W3CDTF/DCTERMS.available">2026-08-06</meta:user-defined>
    <meta:user-defined meta:name="DCTERMS.W3CDTF/OVERHEIDop.jaargang">2026</meta:user-defined>
    <meta:user-defined meta:name="OVERHEIDop.publicationIssue">375680</meta:user-defined>
    <meta:user-defined meta:name="OVERHEIDop.GmbID/DC.identifier">gmb-2026-375680</meta:user-defined>
    <meta:user-defined meta:name="OVERHEIDop.versieInformatie"/>
  </office:meta>
</office:document-meta>
</file>