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nieuwen van de tijdelijke vergunning m.b.t. warmtecentrale Walburg, t.h.v. Beneluxlaan 52,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vernieuwen van de tijdelijke vergunning m.b.t. warmtecentrale Walburg op locatie t.h.v. Beneluxlaan 52, Zwijndrecht.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10629.</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29 juli 2026 en neemt daarover waarschijnlijk 23 septem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567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7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7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10629</meta:user-defined>
    <meta:user-defined meta:name="DCTERMS.abstract">Betreft: Aanvraag op locatie t.h.v. Beneluxlaan 52, Zwijndrecht</meta:user-defined>
    <dc:language>nl</dc:language>
    <meta:user-defined meta:name="OVERHEIDop.locatietype/OVERHEIDop.gebiedsmarkering">Vlak</meta:user-defined>
    <meta:user-defined meta:name="DC.title">Aanvraag vergunning voor het vernieuwen van de tijdelijke vergunning m.b.t. warmtecentrale Walburg, t.h.v. Beneluxlaan 52, Zwijndrecht</meta:user-defined>
    <meta:user-defined meta:name="DCTERMS.W3CDTF/DCTERMS.available">2026-08-06</meta:user-defined>
    <meta:user-defined meta:name="DCTERMS.W3CDTF/OVERHEIDop.jaargang">2026</meta:user-defined>
    <meta:user-defined meta:name="OVERHEIDop.publicationIssue">375677</meta:user-defined>
    <meta:user-defined meta:name="OVERHEIDop.GmbID/DC.identifier">gmb-2026-375677</meta:user-defined>
    <meta:user-defined meta:name="OVERHEIDop.versieInformatie"/>
  </office:meta>
</office:document-meta>
</file>