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mobiele verhuislift, De Remise 13 5611C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976 </text:p>
            <text:p text:style-name="common-al"> Omschrijving: plaatsen van mobiele verhuislif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De Remise 13 5611CX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6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976</meta:user-defined>
    <meta:user-defined meta:name="DCTERMS.abstract">plaatsen van mobiele verhuisli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plaatsen van mobiele verhuislift, De Remise 13 5611CX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75</meta:user-defined>
    <meta:user-defined meta:name="OVERHEIDop.GmbID/DC.identifier">gmb-2026-375675</meta:user-defined>
    <meta:user-defined meta:name="OVERHEIDop.versieInformatie"/>
  </office:meta>
</office:document-meta>
</file>