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Kweldamweg e.o. te Bleskensgraaf zaaknummer 9003693290</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toepassen van grond of baggerspecie op of in de landbodem op de locatie Kweldamweg e.o. te Bleskensgraaf.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56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Kweldamweg e.o. te Bleskensgraaf zaaknummer 9003693290</meta:user-defined>
    <meta:user-defined meta:name="DCTERMS.W3CDTF/DCTERMS.available">2026-08-06</meta:user-defined>
    <meta:user-defined meta:name="DCTERMS.W3CDTF/OVERHEIDop.jaargang">2026</meta:user-defined>
    <meta:user-defined meta:name="OVERHEIDop.publicationIssue">375674</meta:user-defined>
    <meta:user-defined meta:name="OVERHEIDop.GmbID/DC.identifier">gmb-2026-375674</meta:user-defined>
    <meta:user-defined meta:name="OVERHEIDop.versieInformatie"/>
  </office:meta>
</office:document-meta>
</file>