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ter hoogte van Kaaikpad en voetbalvereniging SVA te Assendelft - het kappen van 2 bomen tbv aanleggen van een fietspad - Kaaikpad/SVA fase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6120 - het kappen van 2 bomen tbv aanleggen van een fietspad - Kaaikpad/SVA fase 2 op de locatie ter hoogte van Kaaikpad en voetbalvereniging SVA te Assendelft</text:p>
            <text:p text:style-name="common-al">Besluit verzonden: 04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04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567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O2026056120</meta:user-defined>
    <dc:language>nl</dc:language>
    <meta:user-defined meta:name="OVERHEIDop.locatietype/OVERHEIDop.gebiedsmarkering">Vlak</meta:user-defined>
    <meta:user-defined meta:name="DC.title">Verleende omgevingsvergunning - ter hoogte van Kaaikpad en voetbalvereniging SVA te Assendelft - het kappen van 2 bomen tbv aanleggen van een fietspad - Kaaikpad/SVA fase 2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72</meta:user-defined>
    <meta:user-defined meta:name="OVERHEIDop.GmbID/DC.identifier">gmb-2026-375672</meta:user-defined>
    <meta:user-defined meta:name="OVERHEIDop.versieInformatie"/>
  </office:meta>
</office:document-meta>
</file>