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sloopwerkzaamheden aan de woning, aan Heyendaalseweg 103, 6524SK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ontving de gemeente een sloopmelding voor sloopwerkzaamheden aan de woning aan Heyendaalseweg 103, 6524SK Nijmegen. De melding is geregistreerd onder kenmerk Z2026-00004486. De melding gaat over de volgende activitei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566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6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4486</meta:user-defined>
    <meta:user-defined meta:name="DCTERMS.abstract">Betreft: Melding op locatie Heyendaalseweg 103, 6524SK Nijmegen</meta:user-defined>
    <dc:language>nl</dc:language>
    <meta:user-defined meta:name="OVERHEIDop.locatietype/OVERHEIDop.gebiedsmarkering">Vlak</meta:user-defined>
    <meta:user-defined meta:name="DC.title">Melding sloopwerkzaamheden aan de woning, aan Heyendaalseweg 103, 6524SK Nijme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69</meta:user-defined>
    <meta:user-defined meta:name="OVERHEIDop.GmbID/DC.identifier">gmb-2026-375669</meta:user-defined>
    <meta:user-defined meta:name="OVERHEIDop.versieInformatie"/>
  </office:meta>
</office:document-meta>
</file>