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Havenkade nabij 1A. 8081GP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bben wij een aanvraag ontvangen voor het plaatsen van het vissersbeeld op het perceel Havenkade nabij 1A. 8081GP Elburg. De aanvraag is geregistreerd onder zaaknummer Z2026-00001346. De aanvraag betreft de volgende activiteit(en)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archeologisch monumen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756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46</meta:user-defined>
    <meta:user-defined meta:name="DCTERMS.abstract">Betreft: Aanvraag op locatie Havenkade nabij 1A. 8081GP Elbur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Havenkade nabij 1A. 8081GP E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64</meta:user-defined>
    <meta:user-defined meta:name="OVERHEIDop.GmbID/DC.identifier">gmb-2026-375664</meta:user-defined>
    <meta:user-defined meta:name="OVERHEIDop.versieInformatie"/>
  </office:meta>
</office:document-meta>
</file>