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tarten van toepassen van grond of baggerspecie op of in de landbodem op de locatie Doctor Gravemeijerstraat, H.J. van Dijkstraat e.o. te Giessen-Oudekerk zaaknummer 9003691184</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starten van toepassen van grond of baggerspecie op of in de landbodem op de locatie Doctor Gravemeijerstraat, H.J. van Dijkstraat e.o. te Giessen-Oudekerk.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566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6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6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starten van toepassen van grond of baggerspecie op of in de landbodem op de locatie Doctor Gravemeijerstraat, H.J. van Dijkstraat e.o. te Giessen-Oudekerk zaaknummer 9003691184</meta:user-defined>
    <meta:user-defined meta:name="DCTERMS.W3CDTF/DCTERMS.available">2026-08-06</meta:user-defined>
    <meta:user-defined meta:name="DCTERMS.W3CDTF/OVERHEIDop.jaargang">2026</meta:user-defined>
    <meta:user-defined meta:name="OVERHEIDop.publicationIssue">375660</meta:user-defined>
    <meta:user-defined meta:name="OVERHEIDop.GmbID/DC.identifier">gmb-2026-375660</meta:user-defined>
    <meta:user-defined meta:name="OVERHEIDop.versieInformatie"/>
  </office:meta>
</office:document-meta>
</file>