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Weiver 34, 1551 SJ Westzaan - het bouwen van een dakkapel op de voo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6057023 - het bouwen van een dakkapel op de voorzijde van de woningop de locatie Weiver 34, 1551 SJ Westzaan</text:p>
            <text:p text:style-name="common-al">Besluit verzonden: 04-08-2026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04-08-2026 een bezwaarschrift indienen.</text:p>
            <text:p text:style-name="common-al">Digitaal? Klik op de link voor het <text:a xlink:href="https://loket.zaanstad.nl/mozard/!suite09.scherm1089?mWfrs=4699543&amp;mNch=01z7z1akpu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7565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5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5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7023</meta:user-defined>
    <dc:language>nl</dc:language>
    <meta:user-defined meta:name="OVERHEIDop.locatietype/OVERHEIDop.gebiedsmarkering">Punt</meta:user-defined>
    <meta:user-defined meta:name="DC.title">Verleende omgevingsvergunning - Weiver 34, 1551 SJ Westzaan - het bouwen van een dakkapel op de voorzijde van de wonin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654</meta:user-defined>
    <meta:user-defined meta:name="OVERHEIDop.GmbID/DC.identifier">gmb-2026-375654</meta:user-defined>
    <meta:user-defined meta:name="OVERHEIDop.versieInformatie"/>
  </office:meta>
</office:document-meta>
</file>