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geen overtreder bek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
            
          </text:p>
            <text:p text:style-name="common-al">Tijdens een controle op vrijdag 31 juli 2026 omstreeks 13:03 uur heeft een gemeentelijk</text:p>
            <text:p text:style-name="common-al">toezichthouder van het bedrijfsonderdeel Handhavingsorganisatie van de Dienst</text:p>
            <text:p text:style-name="common-al">Stadsbeheer, op de genoemde locatie, geconstateerd dat een bromfietswrak,</text:p>
            <text:p text:style-name="common-al">zonder kenteken, van het merk Razzo en type Toscana, in de kleur blauw, op</text:p>
            <text:p text:style-name="common-al">voornoemde locatie geplaatst stond. Dit is in strijd met artikel 5:12 lid 2 van</text:p>
            <text:p text:style-name="common-al">de Algemene plaatselijke verordening voor de gemeente Den Haag. De bromfiets</text:p>
            <text:p text:style-name="common-al">verkeerde in een slechte staat van onderhoud en werd als brandgevaarlijk</text:p>
            <text:p text:style-name="common-al">aangemerkt gezien de betreffende locatie en omgevingsfactoren (hangjeugd).</text:p>
            <text:p text:style-name="common-al">Hierop is de bromfiets op grond van artikel 5.31 van de Awb met</text:p>
            <text:p text:style-name="common-al">spoedbestuursdwang verwijderd. Wij verzoeken de eigenaar van de bromfiets</text:p>
            <text:p text:style-name="common-al">contact op te nemen met het Team Bestuurlijke Handhaving, te bereiken via het</text:p>
            <text:p text:style-name="common-al">telefoonnummer 14-070 of e-mail: <text:a xlink:href="mailto:zienswijze.handhaving@denhaag.nl" xlink:type="simple">zienswijze.handhaving@denhaag.nl</text:a>.</text:p>
            <text:p text:style-name="common-al">Het bromfietswrak is momenteel tijdelijk opgeslagen en wordt, vanwege de</text:p>
            <text:p text:style-name="common-al">taxatiewaarde van € 50 euro, uiterlijk op maandag 10 augustus 2026 om 12:00 uur vernietigd. </text:p>
            <text:p text:style-name="common-al">Als u de bromfiets wenst terug te krijgen, kunt u deze tegen betaling en overlegging van</text:p>
            <text:p text:style-name="common-al">uw eigenaarsdocumenten afhalen bij Wegsleepbedrijf Nexus, Spiegelstraat 8, 2631</text:p>
            <text:p text:style-name="common-al">RS te Nootdorp. Zij zijn telefonisch te bereiken op 085-1301399. Nadrukkelijk</text:p>
            <text:p text:style-name="common-al">brengen wij onder uw aandacht dat de kosten die wij moeten maken en die</text:p>
            <text:p text:style-name="common-al">verbonden zijn aan de toepassing van de bestuursdwang op grond van artikel 5:25</text:p>
            <text:p text:style-name="common-al">van de Awb geheel op de overtreder worden verhaald.</text:p>
            <text:p text:style-name="common-al">
            
          </text:p>
            <text:p text:style-name="common-al">
            <text:span text:style-name="nadrukvet">Ons kenmerk</text:span>: VTH2026-65529</text:p>
            <text:p text:style-name="common-al">
            
          </text:p>
            <text:p text:style-name="common-al">
            <text:span text:style-name="nadrukvet">Locaties(s)</text:span>
          </text:p>
            <text:p text:style-name="last-al">Singel 115, 2497 GS 's-Gravenhag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564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4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4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's-Gravenhag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VTH2026-65529</meta:user-defined>
    <dc:language>nl</dc:language>
    <meta:user-defined meta:name="OVERHEIDop.locatietype/OVERHEIDop.gebiedsmarkering">Punt</meta:user-defined>
    <meta:user-defined meta:name="DC.title">Publicatie geen overtreder bekend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649</meta:user-defined>
    <meta:user-defined meta:name="OVERHEIDop.GmbID/DC.identifier">gmb-2026-375649</meta:user-defined>
    <meta:user-defined meta:name="OVERHEIDop.versieInformatie"/>
  </office:meta>
</office:document-meta>
</file>