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Heirweg 2 A, 1951 CD Velsen-Noord, vergroten pand (begane grond) en wijzigen constructie (inter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Heirweg 2 A, 1951 CD Velsen-Noord, vergroten pand (begane grond) en wijzigen constructie (intern)</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Velsen-Noord</text:span>
          </text:p>
            <text:p text:style-name="common-al"/>
            <text:p text:style-name="last-al">Heirweg 2 A, 1951 CD Velsen-Noord, vergroten pand (begane grond) en wijzigen constructie (intern) (30-07-2026) 0453416527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564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4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4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65277</meta:user-defined>
    <dc:language>nl</dc:language>
    <meta:user-defined meta:name="OVERHEIDop.locatietype/OVERHEIDop.gebiedsmarkering">Punt</meta:user-defined>
    <meta:user-defined meta:name="DC.title">Ingediende aanvraag omgevingsvergunning Heirweg 2 A, 1951 CD Velsen-Noord, vergroten pand (begane grond) en wijzigen constructie (intern)</meta:user-defined>
    <meta:user-defined meta:name="DCTERMS.W3CDTF/DCTERMS.available">2026-08-06</meta:user-defined>
    <meta:user-defined meta:name="DCTERMS.W3CDTF/OVERHEIDop.jaargang">2026</meta:user-defined>
    <meta:user-defined meta:name="OVERHEIDop.publicationIssue">375646</meta:user-defined>
    <meta:user-defined meta:name="OVERHEIDop.GmbID/DC.identifier">gmb-2026-375646</meta:user-defined>
    <meta:user-defined meta:name="OVERHEIDop.versieInformatie"/>
  </office:meta>
</office:document-meta>
</file>