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Evenementenvergunning voor het organiseren van de Duin- en Bollenvierdaagse in Hillegom, Z2026-000017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voor het organiseren van de Duin- en Bollen Vierdaagse in Hillegom op 17 oktober 2026 van 08.00 tot 18.00 uur.</text:p>
              </text:list-item>
            </text:list>
            <text:p text:style-name="common-al">De vergunning is geldig op een zaterdag in de maand oktober van 08.00 tot 18.00 uur voor de jaren 2026 tot en met 2030. </text:p>
            <text:p text:style-name="common-al">
            <text:span text:style-name="nadrukcur">Datum besluit: </text:span>4 augustus 2026</text:p>
            <text:p text:style-name="common-al">
            <text:span text:style-name="nadrukcur">Uiterlijke datum voor bezwaar: </text:span>15 september 2026</text:p>
            <text:p text:style-name="common-al">Kenmerk besluit: Z2026-00001705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
              <text:span text:style-name="nadrukvet">Bezwaar tegen verleend besluit</text:span>
            </text:span>
          </text:p>
            <text:p text:style-name="common-al"/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binnen zes weken – vanaf de dag na de verzenddatum besluit – een gemotiveerd bezwaarschrift indienen bij het college van burgemeester en wethouders van Hillegom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Verzoek voorlopige voorziening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Hillegom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7564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4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4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legom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705</meta:user-defined>
    <dc:language>nl</dc:language>
    <meta:user-defined meta:name="OVERHEIDop.locatietype/OVERHEIDop.gebiedsmarkering">Vlak</meta:user-defined>
    <meta:user-defined meta:name="DC.title">Afgehandelde Evenementenvergunning voor het organiseren van de Duin- en Bollenvierdaagse in Hillegom, Z2026-00001705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41</meta:user-defined>
    <meta:user-defined meta:name="OVERHEIDop.GmbID/DC.identifier">gmb-2026-375641</meta:user-defined>
    <meta:user-defined meta:name="OVERHEIDop.versieInformatie"/>
  </office:meta>
</office:document-meta>
</file>