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rijden op het strand voor het organiseren van Endurance Wassenaar op 11 oktober 2026 aan Strand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 rijden op het strand</text:span>
          </text:p>
            <text:p text:style-name="common-al">Burgemeester en wethouders van Katwijk maken bekend dat de volgende vergunningen zijn afgegev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trand Katwijk</text:p>
                  </table:table-cell>
                  <table:table-cell table:style-name="entry" table:number-rows-spanned="1" table:number-columns-spanned="1">
                    <text:p text:style-name="table_al">Het organiseren van Endurance Wassenaar op 11-10-2026 van 13.00 uur tot 17.00 uur</text:p>
                  </table:table-cell>
                  <table:table-cell table:style-name="entry" table:number-rows-spanned="1" table:number-columns-spanned="1">
                    <text:p text:style-name="table_al">29-07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756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Buurt</meta:user-defined>
    <meta:user-defined meta:name="DC.title">Toestemming voor het rijden op het strand voor het organiseren van Endurance Wassenaar op 11 oktober 2026 aan Strand te Kat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40</meta:user-defined>
    <meta:user-defined meta:name="OVERHEIDop.GmbID/DC.identifier">gmb-2026-375640</meta:user-defined>
    <meta:user-defined meta:name="OVERHEIDop.versieInformatie"/>
  </office:meta>
</office:document-meta>
</file>