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Prinses Beatrixlaan en Juliana van Stolberglaan ongenumm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4 bomen (stamomtrek 57-94 cm), staande op de percelen Prinses Beatrixlaan en Juliana van Stolberglaan ongenummerd en herbeplanting</text:p>
            <text:p text:style-name="common-al"/>
            <text:p text:style-name="common-al">Ons kenmerk: VTH2026-65808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Prinses Beatrixlaan en Juliana van Stolberglaan ongenummerd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563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3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3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5808</meta:user-defined>
    <meta:user-defined meta:name="DCTERMS.abstract">het kappen van 14 bomen (stamomtrek 57-94 cm), staande op de percelen Prinses Beatrixlaan en Juliana van Stolberglaan ongenummerd en herbeplanting</meta:user-defined>
    <dc:language>nl</dc:language>
    <meta:user-defined meta:name="OVERHEIDop.locatietype/OVERHEIDop.gebiedsmarkering">Vlak</meta:user-defined>
    <meta:user-defined meta:name="DC.title">Omgevingsvergunning - Aangevraagd, Prinses Beatrixlaan en Juliana van Stolberglaan ongenummer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36</meta:user-defined>
    <meta:user-defined meta:name="OVERHEIDop.GmbID/DC.identifier">gmb-2026-375636</meta:user-defined>
    <meta:user-defined meta:name="OVERHEIDop.versieInformatie"/>
  </office:meta>
</office:document-meta>
</file>