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Ontwerpbesluit horecavergunning, Schooneggendreef 27, 3562GG Utrecht, GU-Z2026-0058482 </text:p>
      <text:section text:name="zakelijke-mededeling_id1-3-2" text:style-name="zakelijke-mededeling">
        <text:section text:name="zakelijke-mededeling-tekst_id1-3-2-1" text:style-name="zakelijke-mededeling-tekst">
          <text:section text:name="tekst_id1-3-2-1-1" text:style-name="tekst">
            <text:p text:style-name="common-al">De burgemeester heeft het voornemen Additionele horeca - Vergunning op grond van de Alcoholwet paracommercieel te verlenen voor het uitvoeren van een horecabedrijf door een paracommercieel rechtspersoon aan de Schooneggendreef 27, 3562GG Utrecht.</text:p>
            <text:p text:style-name="common-al">Aanvrager: Stichting Peaceland</text:p>
            <text:p text:style-name="common-al">Kenmerk: GU-Z2026-0058482</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text:a xlink:href="https://loket.digitaal.utrecht.nl/nl/form/zienswijze-indienen/startpagina" xlink:type="simple">Zienswijze indienen | Gemeente Utrecht</text:a>. Als u schriftelijk uw zienswijze wilt indienen per brief, stuur uw zienswijze dan naar de burgemeester,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uw zienswijze op het voorgenomen besluit (waarom u voor of tegen bent).</text:p>
              </text:list-item>
            </text:list>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562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2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2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GU-Z2026-0058482</meta:user-defined>
    <meta:user-defined meta:name="DCTERMS.abstract">Toelichting: Stichting peaceland; overname bestaande zaak voor een Additionele horeca - Vergunning op grond van de Alcoholwet paracommercieel</meta:user-defined>
    <dc:language>nl</dc:language>
    <meta:user-defined meta:name="OVERHEIDop.locatietype/OVERHEIDop.gebiedsmarkering">Punt</meta:user-defined>
    <meta:user-defined meta:name="DC.title">Ontwerpbesluit horecavergunning, Schooneggendreef 27, 3562GG Utrecht, GU-Z2026-0058482</meta:user-defined>
    <meta:user-defined meta:name="OVERHEIDop.datumEindeReactietermijn">2026-09-15</meta:user-defined>
    <meta:user-defined meta:name="OVERHEIDop.terinzageleggingBG">https://jeleefomgeving.nl/inzien/002220647/f2421b3a-8991-4c22-9be6-2e048b2067ab</meta:user-defined>
    <meta:user-defined meta:name="DCTERMS.W3CDTF/DCTERMS.available">2026-08-06</meta:user-defined>
    <meta:user-defined meta:name="DCTERMS.W3CDTF/OVERHEIDop.jaargang">2026</meta:user-defined>
    <meta:user-defined meta:name="OVERHEIDop.publicationIssue">375626</meta:user-defined>
    <meta:user-defined meta:name="OVERHEIDop.GmbID/DC.identifier">gmb-2026-375626</meta:user-defined>
    <meta:user-defined meta:name="OVERHEIDop.versieInformatie"/>
  </office:meta>
</office:document-meta>
</file>