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bij de tuin Kasteel Wijlreweg 2, 6321 PP Wij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augustus 2026 is een aanvraag ontvangen voor het kappen van 3 bomen bij de tuin Kasteel Wijlreweg 2, 6321 PP Wijlre (tuin Vlierbeeck). De aanvraag is geregistreerd onder zaaknummer Z2026-00000495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7561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495</meta:user-defined>
    <meta:user-defined meta:name="DCTERMS.abstract">Betreft: Aanvraag op de locatie bij de tuin Kasteel Wijlreweg 2, 6321 PP Wijlr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, bij de tuin Kasteel Wijlreweg 2, 6321 PP Wijlr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12</meta:user-defined>
    <meta:user-defined meta:name="OVERHEIDop.GmbID/DC.identifier">gmb-2026-375612</meta:user-defined>
    <meta:user-defined meta:name="OVERHEIDop.versieInformatie"/>
  </office:meta>
</office:document-meta>
</file>