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Zocherstraat 3-2 1054L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04-08-2026</text:p>
            <text:p text:style-name="common-al">Zaakadres: Zocherstraat 3-2 1054LP Amsterdam</text:p>
            <text:p text:style-name="common-al">Zaaknummer: Z2026-03429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34293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60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29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Zocherstraat 3-2 1054LP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03</meta:user-defined>
    <meta:user-defined meta:name="OVERHEIDop.GmbID/DC.identifier">gmb-2026-375603</meta:user-defined>
    <meta:user-defined meta:name="OVERHEIDop.versieInformatie"/>
  </office:meta>
</office:document-meta>
</file>