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uitenkreek 9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met zaaknummer Z2026-00001614 voor een omgevingsvergunning op locatie Buitenkreek 9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nieuwe woning 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4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55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614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Buitenkreek 9 in Numansdor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93</meta:user-defined>
    <meta:user-defined meta:name="OVERHEIDop.GmbID/DC.identifier">gmb-2026-375593</meta:user-defined>
    <meta:user-defined meta:name="OVERHEIDop.versieInformatie"/>
  </office:meta>
</office:document-meta>
</file>